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ца-второго-класса-из-школы-1985-стала-призером-соревнований-по-фигурному-катанию"/>Ученица второго класса из школы №1985 стала призером соревнований по фигурному катанию<text:bookmark-end text:name="ученица-второго-класса-из-школы-1985-стала-призером-соревнований-по-фигурному-катанию"/></text:h>
      <text:p text:style-name="First_20_paragraph">09.10.2023</text:p>
      <text:p text:style-name="Text_20_body"><text:span text:style-name="T1">Ученица второго класса София Чеканцева заняла второе место на соревнованиях по фигурному катанию в Лыткарино. Это был первый старт Сони с новой программой в этом году. Об этом сообщили работники администрации общеобразовательного учреждения.</text:span><text:line-break/></text:p>
      <text:p text:style-name="Text_20_body"><text:line-break/></text:p>
      <text:p text:style-name="Text_20_body">Школьница набрала 37.31 балла в произвольной программе и получила первый юношеский разряд.</text:p>
      <text:p text:style-name="Text_20_body"><text:line-break/></text:p>
      <text:p text:style-name="Text_20_body">«Соня занимается фигурным катанием с 3-х лет и уже 2.5 года входит в состав спортивной группы. Тренировки проходят 6 раз в неделю в неделю по 4-5 часов в день. Мы как родители, поддерживаем Софию во всем, чтобы помочь ей достичь мечты о становлении Олимпийской чемпионкой. Режим дня, тренировки, отдых, питание и учеба — все должно быть выстроено правильно и гармонично», — делится с нами мама Сони Анастасия Васильевна.</text:p>
      <text:p text:style-name="Text_20_body"><text:line-break/></text:p>
      <text:p text:style-name="Text_20_body">Адрес страницы: <text:a xlink:type="simple" xlink:href="http://kurkino.mos.ru/presscenter/news/detail/11882353.html" office:name=""><text:span text:style-name="Definition">http://kurkino.mos.ru/presscenter/news/detail/11882353.html</text:span></text:a></text:p>
      <text:p text:style-name="Text_20_body"><text:a xlink:type="simple" xlink:href="http://kurkino.mos.ru" office:name=""><text:span text:style-name="Definition">Управа района Кур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9T03:45:57Z</meta:creation-date>
    <dc:date>2023-10-09T03:45:57Z</dc:date>
  </office:meta>
</office:document-meta>
</file>