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ятиклассник-школы-1387-стал-призером-открытого-турнира-по-тхэквондо"/>Пятиклассник школы №1387 стал призером открытого турнира по тхэквондо<text:bookmark-end text:name="пятиклассник-школы-1387-стал-призером-открытого-турнира-по-тхэквондо"/></text:h>
      <text:p text:style-name="First_20_paragraph">02.03.2023</text:p>
      <text:p text:style-name="Text_20_body"><text:span text:style-name="T1">Ученик пятого класса школы №1387 Данис завоевал бронзу по спаррингу в своей весовой и возрастной категории на Открытом турнире по тхэквондо МФТ «Защитник Отечества». Об этом сегодня сообщили сотрудники администрации общеобразовательного учреждения.</text:span><text:line-break/></text:p>
      <text:p text:style-name="Text_20_body"><text:line-break/></text:p>
      <text:p text:style-name="Text_20_body">Данис начал заниматься тхэквондо в детском саду в возрасте 4-х лет. И вот уже 7 лет мальчик продолжает развиваться в выбранном направлении.</text:p>
      <text:p text:style-name="Text_20_body"><text:line-break/></text:p>
      <text:p text:style-name="Text_20_body">“Я участвую в турнирах довольно часто. Это были мои 15-ые соревнования, но я все равно волновался. Тем более, что был единственным, кто представлял нашу секцию на турнире. Меня очень поддержали мама и тренер Александр Николаевич Ильин”, — поделился Данис.</text:p>
      <text:p text:style-name="Text_20_body"><text:line-break/></text:p>
      <text:p text:style-name="Text_20_body">Адрес страницы: <text:a xlink:type="simple" xlink:href="http://kurkino.mos.ru/presscenter/news/detail/11439503.html" office:name=""><text:span text:style-name="Definition">http://kurkino.mos.ru/presscenter/news/detail/11439503.html</text:span></text:a></text:p>
      <text:p text:style-name="Text_20_body"><text:a xlink:type="simple" xlink:href="http://kurkino.mos.ru" office:name=""><text:span text:style-name="Definition">Управа района Кур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46:34Z</meta:creation-date>
    <dc:date>2023-05-19T08:46:34Z</dc:date>
  </office:meta>
</office:document-meta>
</file>