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реализации-комплексного-плана-по-антикоррупционному-просвещению"/>О реализации комплексного плана по антикоррупционному просвещению<text:bookmark-end text:name="о-реализации-комплексного-плана-по-антикоррупционному-просвещению"/></text:h>
      <text:p text:style-name="First_20_paragraph">19.08.2020</text:p>
      <text:p text:style-name="Text_20_body"><text:line-break/></text:p>
      <text:p text:style-name="Text_20_body">Адрес страницы: <text:a xlink:type="simple" xlink:href="http://kurkino.mos.ru/anti-corruption/plans-papers-reports-reviews-static-information-on-combating-corruption/detail/9143991.html" office:name=""><text:span text:style-name="Definition">http://kurkino.mos.ru/anti-corruption/plans-papers-reports-reviews-static-information-on-combating-corruption/detail/9143991.html</text:span></text:a></text:p>
      <text:p text:style-name="Text_20_body"><text:a xlink:type="simple" xlink:href="http://kurkino.mos.ru" office:name=""><text:span text:style-name="Definition">Управа района Кур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02:48:56Z</meta:creation-date>
    <dc:date>2023-08-02T02:48:56Z</dc:date>
  </office:meta>
</office:document-meta>
</file>