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рекомендуемых-мероприятий-по-информированию-общественности-о-результатах-работы-государственных-и-региональных-органов-власти-по-профилактике-коррупционных-и-иных-нарушений"/>Перечень рекомендуемых мероприятий по информированию общественности о результатах работы государственных и региональных органов власти по профилактике коррупционных и иных нарушений<text:bookmark-end text:name="перечень-рекомендуемых-мероприятий-по-информированию-общественности-о-результатах-работы-государственных-и-региональных-органов-власти-по-профилактике-коррупционных-и-иных-нарушений"/></text:h>
      <text:p text:style-name="First_20_paragraph">19.12.2018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kurkino.mos.ru/anti-corruption/plans-papers-reports-reviews-static-information-on-combating-corruption/detail/7775758.html" office:name=""><text:span text:style-name="Definition">http://kurkino.mos.ru/anti-corruption/plans-papers-reports-reviews-static-information-on-combating-corruption/detail/7775758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6:55Z</meta:creation-date>
    <dc:date>2023-05-18T08:46:55Z</dc:date>
  </office:meta>
</office:document-meta>
</file>