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планы-доклады-отчёты-обзоры-статическая-информация-по-вопросам-противодействия-коррупции"/>Планы, доклады, отчёты, обзоры, статическая информация по вопросам противодействия коррупции<text:bookmark-end text:name="планы-доклады-отчёты-обзоры-статическая-информация-по-вопросам-противодействия-коррупции"/></text:h>
      <text:p text:style-name="First_20_paragraph">25.05.2018</text:p>
      <text:p text:style-name="Text_20_body">Приложение к распоряжению</text:p>
      <text:p text:style-name="Text_20_body">управы района Куркино</text:p>
      <text:p text:style-name="Text_20_body">города Москвы №___________</text:p>
      <text:p text:style-name="Text_20_body">от «___» ___________ 2018г.</text:p>
      <text:p text:style-name="Text_20_body"><text:span text:style-name="T1">П Л А Н</text:span></text:p>
      <text:p text:style-name="Text_20_body"><text:span text:style-name="T1">Мероприятий по противодействию коррупции</text:span></text:p>
      <text:p text:style-name="Text_20_body"><text:span text:style-name="T1">в управе района Куркино города Москвы на 2018-2020 годы</text:span></text:p>
      <text:p text:style-name="Text_20_body"><text:bookmark text:name="Par28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Наименования мероприятий</text:span></text:p>
          </table:table-cell>
          <table:table-cell table:style-name="TableRowCell" office:value-type="string" table:number-columns-spanned="2">
            <text:p text:style-name="Table_20_Contents"><text:span text:style-name="T1">Ответственные исполнители</text:span></text:p>
          </table:table-cell>
          <table:table-cell table:style-name="TableRowCell" office:value-type="string">
            <text:p text:style-name="Table_20_Contents"><text:span text:style-name="T1">Срок исполнен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</text:span></text:p>
          </table:table-cell>
          <table:table-cell table:style-name="TableRowCell" office:value-type="string">
            <text:p text:style-name="Table_20_Contents"><text:span text:style-name="T1">2</text:span></text:p>
          </table:table-cell>
          <table:table-cell table:style-name="TableRowCell" office:value-type="string" table:number-columns-spanned="2">
            <text:p text:style-name="Table_20_Contents"><text:span text:style-name="T1">3</text:span></text:p>
          </table:table-cell>
          <table:table-cell table:style-name="TableRowCell" office:value-type="string">
            <text:p text:style-name="Table_20_Contents"><text:span text:style-name="T1">4</text:span>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1. Организационные мероприятия по противодействию коррупции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.1</text:span></text:p>
          </table:table-cell>
          <table:table-cell table:style-name="TableRowCell" office:value-type="string">
            <text:p text:style-name="Table_20_Contents">Взаимодействие с Департаментом региональной безопасности и противодействия коррупции города Москвы по вопросам противодействия коррупции и Управлением государственной службы и кадров Правительства Москвы, информирование их о проводимой управой района Куркино города Москвы антикоррупционной работе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</text:p>
          </table:table-cell>
          <table:table-cell table:style-name="TableRowCell" office:value-type="string">
            <text:p text:style-name="Table_20_Contents">По запросам Департамента региональной безопасности и противодействия коррупции города Москвы по вопросам противодействия коррупции</text:p>
          </table:table-cell>
        </table:table-row>
        <table:table-row>
          <table:table-cell table:style-name="TableRowCell" office:value-type="string">
            <text:p text:style-name="Table_20_Contents"><text:span text:style-name="T1">1.2</text:span></text:p>
          </table:table-cell>
          <table:table-cell table:style-name="TableRowCell" office:value-type="string">
            <text:p text:style-name="Table_20_Contents">Подготовка материалов и предложений для участия главы управы района Куркино города Москвы в заседаниях Совета при Мэре Москвы по противодействию коррупции и президиума Совета при Мэре Москвы по противодействию коррупции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, структурные подразделения управы района</text:p>
          </table:table-cell>
          <table:table-cell table:style-name="TableRowCell" office:value-type="string">
            <text:p text:style-name="Table_20_Contents">В соответствии с Календарным планом работы президиума Совета при Мэре Москвы по противодействию коррупции и запросами Департамента региональной безопасности и противодействия коррупции города Москвы</text:p>
          </table:table-cell>
        </table:table-row>
        <table:table-row>
          <table:table-cell table:style-name="TableRowCell" office:value-type="string">
            <text:p text:style-name="Table_20_Contents"><text:span text:style-name="T1">1.3</text:span></text:p>
          </table:table-cell>
          <table:table-cell table:style-name="TableRowCell" office:value-type="string">
            <text:p text:style-name="Table_20_Contents">Обеспечение исполнения решений Совета при Мэре Москвы по противодействию коррупции и президиума Совета при Мэре Москвы по противодействию коррупции, касающихся управы района Куркино города Москвы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В соответствии со сроками, указанными в протоколах Совета при Мэре Москвы по противодействию коррупции и президиума Совета при Мэре Москвы по противодействию коррупции</text:p>
          </table:table-cell>
        </table:table-row>
        <table:table-row>
          <table:table-cell table:style-name="TableRowCell" office:value-type="string">
            <text:p text:style-name="Table_20_Contents"><text:span text:style-name="T1">1.4</text:span></text:p>
          </table:table-cell>
          <table:table-cell table:style-name="TableRowCell" office:value-type="string">
            <text:p text:style-name="Table_20_Contents">Организация проведения заседаний Комиссии по противодействию коррупции управы района Куркино города Москвы и реализация принятых решений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</text:p>
          </table:table-cell>
          <table:table-cell table:style-name="TableRowCell" office:value-type="string">
            <text:p text:style-name="Table_20_Contents">По мере необходимости или по поручению главы управы</text:p>
          </table:table-cell>
        </table:table-row>
        <table:table-row>
          <table:table-cell table:style-name="TableRowCell" office:value-type="string">
            <text:p text:style-name="Table_20_Contents"><text:span text:style-name="T1">1.5</text:span></text:p>
          </table:table-cell>
          <table:table-cell table:style-name="TableRowCell" office:value-type="string">
            <text:p text:style-name="Table_20_Contents">Мониторинг антикоррупционного законодательства и приведение правовых актов города Москвы в соответствие с федеральными законами и иными нормативными правовыми актами Российской Федерации</text:p>
          </table:table-cell>
          <table:table-cell table:style-name="TableRowCell" office:value-type="string" table:number-columns-spanned="2">
            <text:p text:style-name="Table_20_Contents">юридическая служба управы района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1.6</text:span></text:p>
          </table:table-cell>
          <table:table-cell table:style-name="TableRowCell" office:value-type="string">
            <text:p text:style-name="Table_20_Contents">Актуализация состава Комиссии по противодействию коррупции, осуществляющей комплекс мероприятий организационного, правового, экономического, информационного и кадрового характера, направленных на устранение причин и условий, порождающих коррупцию в городе Москве, и реализуемых управой района Куркино города Москвы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До 1 июля 2018 г.</text:p>
          </table:table-cell>
        </table:table-row>
        <table:table-row>
          <table:table-cell table:style-name="TableRowCell" office:value-type="string">
            <text:p text:style-name="Table_20_Contents"><text:span text:style-name="T1">1.7</text:span></text:p>
          </table:table-cell>
          <table:table-cell table:style-name="TableRowCell" office:value-type="string">
            <text:p text:style-name="Table_20_Contents">Участие руководителей управы района Куркино города Москвы в международных мероприятиях по вопросам противодействия коррупции, в работе конференций, форумов, заседаниях по вопросам противодействия коррупции</text:p>
          </table:table-cell>
          <table:table-cell table:style-name="TableRowCell" office:value-type="string" table:number-columns-spanned="2">
            <text:p text:style-name="Table_20_Contents">Руководство</text:p>
          </table:table-cell>
          <table:table-cell table:style-name="TableRowCell" office:value-type="string">
            <text:p text:style-name="Table_20_Contents">По приглашению организаторов мероприятий</text:p>
          </table:table-cell>
        </table:table-row>
        <table:table-row>
          <table:table-cell table:style-name="TableRowCell" office:value-type="string">
            <text:p text:style-name="Table_20_Contents"><text:span text:style-name="T1">1.8</text:span></text:p>
          </table:table-cell>
          <table:table-cell table:style-name="TableRowCell" office:value-type="string">
            <text:p text:style-name="Table_20_Contents">Проведение заседаний Комиссии по противодействию коррупции и Комиссии по соблюдению требований к служебному поведению государственных гражданских служащих города Москвы и урегулированию конфликта интересов управы района Куркино города Москвы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</text:p>
          </table:table-cell>
          <table:table-cell table:style-name="TableRowCell" office:value-type="string">
            <text:p text:style-name="Table_20_Contents">В соответствии с положением о комиссии</text:p>
          </table:table-cell>
        </table:table-row>
        <table:table-row>
          <table:table-cell table:style-name="TableRowCell" office:value-type="string">
            <text:p text:style-name="Table_20_Contents"><text:span text:style-name="T1">1.9</text:span></text:p>
          </table:table-cell>
          <table:table-cell table:style-name="TableRowCell" office:value-type="string">
            <text:p text:style-name="Table_20_Contents">Анализ и обобщение информации о фактах коррупции в управе района Куркино города Москвы и подведомственных ей организациях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, организационный отдел управы района</text:p>
          </table:table-cell>
          <table:table-cell table:style-name="TableRowCell" office:value-type="string">
            <text:p text:style-name="Table_20_Contents">Ежеквартально, по мере поступления информации</text:p>
          </table:table-cell>
        </table:table-row>
        <table:table-row>
          <table:table-cell table:style-name="TableRowCell" office:value-type="string">
            <text:p text:style-name="Table_20_Contents"><text:span text:style-name="T1">1.10</text:span></text:p>
          </table:table-cell>
          <table:table-cell table:style-name="TableRowCell" office:value-type="string">
            <text:p text:style-name="Table_20_Contents">Анализ рассмотрения обращений граждан и организаций (в том числе анализ количества обращений и их характера) о фактах коррупции, поступивших в управу района Куркино города Москвы и подведомственные ей организации. Направление результатов проведенного анализа в Департамент региональной безопасности и противодействия коррупции города Москвы для изучения и обобщения</text:p>
          </table:table-cell>
          <table:table-cell table:style-name="TableRowCell" office:value-type="string" table:number-columns-spanned="2">
            <text:p text:style-name="Table_20_Contents">Сектор по работе со служебной корреспонденцией, письмами граждан, организации приема населения и материально-технического обеспечения; Управление государственной службы и кадров префектуры Северо-Западного административного округа города Москвы; юридическая служба управы района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1.11.</text:span></text:p>
          </table:table-cell>
          <table:table-cell table:style-name="TableRowCell" office:value-type="string">
            <text:p text:style-name="Table_20_Contents">Мониторинг средств массовой информации и информационно-телекоммуникационной сети Интернет в целях выявления сведений о фактах коррупции в управе района Куркино города Москвы и подведомственных ей организациях, а также сведений о нарушениях ограничений, запретов и неисполнении обязанностей, установленных в целях противодействия коррупции, лицами, замещающими должности государственной гражданской службы города Москвы в управы района Куркино города Москвы</text:p>
          </table:table-cell>
          <table:table-cell table:style-name="TableRowCell" office:value-type="string" table:number-columns-spanned="2">
            <text:p text:style-name="Table_20_Contents">юридическая служба управы района ;Управление государственной службы и кадров префектуры Северо-Западного административного округа города Москвы; организационный отдел управы района.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1.12</text:span></text:p>
          </table:table-cell>
          <table:table-cell table:style-name="TableRowCell" office:value-type="string">
            <text:p text:style-name="Table_20_Contents">Анализ соблюдения государственными гражданскими служащими управы района Куркино города Москвы антикоррупционных стандартов поведения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1.13</text:span></text:p>
          </table:table-cell>
          <table:table-cell table:style-name="TableRowCell" office:value-type="string">
            <text:p text:style-name="Table_20_Contents">Прием граждан и представителей организаций по вопросам противодействия коррупции</text:p>
          </table:table-cell>
          <table:table-cell table:style-name="TableRowCell" office:value-type="string" table:number-columns-spanned="2">
            <text:p text:style-name="Table_20_Contents">Глава управы ;Сектор по работе со служебной корреспонденцией, письмами граждан, организации приема населения и материально-технического обеспечения;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1.14</text:span></text:p>
          </table:table-cell>
          <table:table-cell table:style-name="TableRowCell" office:value-type="string">
            <text:p text:style-name="Table_20_Contents">Проведение в Международный день по борьбе с коррупцией лекций и семинаров для повышения уровня правовой грамотности государственных гражданских служащих управы района Куркино города Москвы</text:p>
            <text:p text:style-name="Table_20_Contents">и работников организаций, подведомственных управе района Куркино города Москвы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Ежегодно 9 декабря</text:p>
          </table:table-cell>
        </table:table-row>
        <table:table-row>
          <table:table-cell table:style-name="TableRowCell" office:value-type="string">
            <text:p text:style-name="Table_20_Contents"><text:span text:style-name="T1">1.15</text:span></text:p>
          </table:table-cell>
          <table:table-cell table:style-name="TableRowCell" office:value-type="string">
            <text:p text:style-name="Table_20_Contents">Представление предложений для включения в План мероприятий по противодействию коррупции в городе Москве на 2021-2023 годы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До 1 октября 2020 г.</text:p>
          </table:table-cell>
        </table:table-row>
        <table:table-row>
          <table:table-cell table:style-name="TableRowCell" office:value-type="string">
            <text:p text:style-name="Table_20_Contents"><text:span text:style-name="T1">1.16</text:span></text:p>
          </table:table-cell>
          <table:table-cell table:style-name="TableRowCell" office:value-type="string">
            <text:p text:style-name="Table_20_Contents">Подготовка предложений по совершенствованию взаимодействия органов исполнительной власти города Москвы с субъектами общественного контроля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, организационный отдел упра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1.17</text:span></text:p>
          </table:table-cell>
          <table:table-cell table:style-name="TableRowCell" office:value-type="string">
            <text:p text:style-name="Table_20_Contents">Внесение изменений в планы противодействия коррупции в управе района Куркино в соответствии с Национальным планом противодействия коррупции на 2018-2020 годы и Планом противодействия коррупции в городе Москве на 2018-2020 годы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 мере необхлдимости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2. Противодействие коррупции при замещении государственных должностей города Москвы, прохождении государственной гражданской службы в управе района Северное Тушино города Москвы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2.1.</text:span></text:p>
          </table:table-cell>
          <table:table-cell table:style-name="TableRowCell" office:value-type="string">
            <text:p text:style-name="Table_20_Contents">Проверка сведений, представляемых лицами, замещающими должности государственной гражданской службы города Москвы, назначение на которые и освобождение от которых осуществляется префектом Северо-Западного административного округа города Москвы, а также гражданами, претендующими на замещение указанных должностей, соблюдения лицами, замещающими указанные должности, запретов и ограничений при исполнении должностных обязанностей, в том числе соблюдение запрета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 информации Управления государственной службы и кадров префектуры Северо-Западного административного округа города Москвы</text:p>
          </table:table-cell>
        </table:table-row>
        <table:table-row>
          <table:table-cell table:style-name="TableRowCell" office:value-type="string">
            <text:p text:style-name="Table_20_Contents"><text:span text:style-name="T1">2.2.</text:span></text:p>
          </table:table-cell>
          <table:table-cell table:style-name="TableRowCell" office:value-type="string">
            <text:p text:style-name="Table_20_Contents">Осуществление мероприятий, необходимых для принятия решения о проведении проверки достоверности и полноты сведений о доходах, расходах, об имуществе и обязательствах имущественного характера, представляемых лицами, замещающими должности государственной гражданской службы города Москвы в управе района Куркино города Москвы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2.3.</text:span></text:p>
          </table:table-cell>
          <table:table-cell table:style-name="TableRowCell" office:value-type="string">
            <text:p text:style-name="Table_20_Contents">Рассмотрение уведомлений государственных гражданских служащих</text:p>
            <text:p text:style-name="Table_20_Contents">Управы района Куркино города Москвы о случаях склонения к совершению коррупционных правонарушений, а также уведомлений работников организаций, подведомственных управе района Куркино города Москвы, в целях предотвращения и урегулирования конфликта интересов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; организации, подведомственные управе района Северное Тушино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3. Реализация антикоррупционной политики в сфере осуществления закупок товаров, работ, услуг для обеспечения государственных нужд города Москвы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3.1.</text:span></text:p>
          </table:table-cell>
          <table:table-cell table:style-name="TableRowCell" office:value-type="string">
            <text:p text:style-name="Table_20_Contents">Анализ правоприменительной практики в целях совершенствования организационных и правовых мер, направленных на минимизацию коррупциогенных факторов в сфере закупок товаров, работ, услуг для обеспечения государственных нужд города Москвы, а также в сфере закупок товаров, работ, услуг отдельными видами юридических лиц</text:p>
          </table:table-cell>
          <table:table-cell table:style-name="TableRowCell" office:value-type="string" table:number-columns-spanned="2">
            <text:p text:style-name="Table_20_Contents">Отдел по организации и проведению конкурсов и аукционов</text:p>
          </table:table-cell>
          <table:table-cell table:style-name="TableRowCell" office:value-type="string">
            <text:p text:style-name="Table_20_Contents">Ежеквартально</text:p>
          </table:table-cell>
        </table:table-row>
        <table:table-row>
          <table:table-cell table:style-name="TableRowCell" office:value-type="string">
            <text:p text:style-name="Table_20_Contents"><text:span text:style-name="T1">3.2.</text:span></text:p>
          </table:table-cell>
          <table:table-cell table:style-name="TableRowCell" office:value-type="string">
            <text:p text:style-name="Table_20_Contents">Мониторинг нарушений антимонопольного законодательства в сфере закупок товаров, работ, услуг для обеспечения государственных нужд города Москвы, выработка предложений по созданию механизмов защиты интересов заказчика и поставщика (подрядчика, исполнителя)</text:p>
          </table:table-cell>
          <table:table-cell table:style-name="TableRowCell" office:value-type="string" table:number-columns-spanned="2">
            <text:p text:style-name="Table_20_Contents">Отдел бухгалтерского учета, организации и проведения конкурсов и аукционов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1">3.3.</text:span></text:p>
          </table:table-cell>
          <table:table-cell table:style-name="TableRowCell" office:value-type="string">
            <text:p text:style-name="Table_20_Contents">Продолжение работы по совершенствованию и развитию системы электронных торгов как средства минимизации коррупционных рисков в сфере закупок товаров, работ, услуг для обеспечения государственных нужд города Москвы</text:p>
          </table:table-cell>
          <table:table-cell table:style-name="TableRowCell" office:value-type="string" table:number-columns-spanned="2">
            <text:p text:style-name="Table_20_Contents">Отдел бухгалтерского учета, организации и проведения конкурсов и аукционов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4. Обучение государственных гражданских служащих управы района Куркино города Москвы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4.1.</text:span></text:p>
          </table:table-cell>
          <table:table-cell table:style-name="TableRowCell" office:value-type="string">
            <text:p text:style-name="Table_20_Contents">Обучение государственных гражданских служащих управы района Куркино города Москвы по программам противодействия коррупции, создание условий для повышения уровня правосознания и популяризации антикоррупционных стандартов поведения с учетом положений международных актов в области противодействия коррупции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 отдельному плану Управления государственной службы и кадров префектуры Северо-Западного административного округа города Москвы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1">5. Антикоррупционное просвещение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5.1.</text:span></text:p>
          </table:table-cell>
          <table:table-cell table:style-name="TableRowCell" office:value-type="string" table:number-columns-spanned="2">
            <text:p text:style-name="Table_20_Contents">Организация размещения на официальном сайте управы района Куркино города Москвы в информационно-телекоммуникационной сети Интернет информации о результатах работы управы района Куркино города Москвы в сфере противодействия коррупции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; организационный отдел управы района</text:p>
          </table:table-cell>
          <table:table-cell table:style-name="TableRowCell" office:value-type="string">
            <text:p text:style-name="Table_20_Contents">По мере необходимости</text:p>
          </table:table-cell>
        </table:table-row>
        <table:table-row>
          <table:table-cell table:style-name="TableRowCell" office:value-type="string">
            <text:p text:style-name="Table_20_Contents"><text:span text:style-name="T1">5.2</text:span></text:p>
          </table:table-cell>
          <table:table-cell table:style-name="TableRowCell" office:value-type="string" table:number-columns-spanned="2">
            <text:p text:style-name="Table_20_Contents">Организация размещения на официальном сайте управы района Куркино города Москвы и в информационно-телекоммуникационной сети Интернет информации о результатах работы префектуры Северо-Западного административного округа города Москвы в сфере противодействия коррупции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; организационный отдел управы района</text:p>
          </table:table-cell>
          <table:table-cell table:style-name="TableRowCell" office:value-type="string">
            <text:p text:style-name="Table_20_Contents">По мере необходимости</text:p>
          </table:table-cell>
        </table:table-row>
        <table:table-row>
          <table:table-cell table:style-name="TableRowCell" office:value-type="string">
            <text:p text:style-name="Table_20_Contents"><text:span text:style-name="T1">5.3</text:span></text:p>
          </table:table-cell>
          <table:table-cell table:style-name="TableRowCell" office:value-type="string" table:number-columns-spanned="2">
            <text:p text:style-name="Table_20_Contents">Освещение в средствах массовой информации результатов антикоррупционной деятельности управы района Куркино города Москвы и подведомственных ей организаций, проведение интервью, встреч и круглых столов с представителями органов исполнительной власти города Москвы с целью пропаганды стандартов антикоррупционного поведения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; организационный отдел управы района</text:p>
          </table:table-cell>
          <table:table-cell table:style-name="TableRowCell" office:value-type="string">
            <text:p text:style-name="Table_20_Contents">По мере необходимости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kurkino.mos.ru/anti-corruption/plans-papers-reports-reviews-static-information-on-combating-corruption/detail/7351640.html" office:name=""><text:span text:style-name="Definition">http://kurkino.mos.ru/anti-corruption/plans-papers-reports-reviews-static-information-on-combating-corruption/detail/7351640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47:11Z</meta:creation-date>
    <dc:date>2023-05-18T08:47:11Z</dc:date>
  </office:meta>
</office:document-meta>
</file>