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диный-портал-для-размещения-информации-о-разработке-федеральными-органами-исполнительной-власти-проектов-нормативных-правовых-актов-и-результатов-их-общественного-обсуждения"/>Единый портал для размещения информации о разработке федеральными органами исполнительной власти проектов нормативных правовых актов и результатов их общественного обсуждения<text:bookmark-end text:name="единый-портал-для-размещения-информации-о-разработке-федеральными-органами-исполнительной-власти-проектов-нормативных-правовых-актов-и-результатов-их-общественного-обсуждения"/></text:h>
      <text:p text:style-name="First_20_paragraph">04.05.2016</text:p>
      <text:p text:style-name="Text_20_body"><text:a xlink:type="simple" xlink:href="http://regulation.gov.ru/" office:name=""><text:span text:style-name="Definition">Единый портал для размещения информации о разработке федеральными органами исполнительной власти проектов нормативных правовых актов и результатов их общественного обсуждения</text:span></text:a></text:p>
      <text:p text:style-name="Text_20_body"><text:line-break/></text:p>
      <text:p text:style-name="Text_20_body">Адрес страницы: <text:a xlink:type="simple" xlink:href="http://kurkino.mos.ru/anti-corruption/anti-corruption-expertise/detail/2894101.html" office:name=""><text:span text:style-name="Definition">http://kurkino.mos.ru/anti-corruption/anti-corruption-expertise/detail/2894101.html</text:span></text:a></text:p>
      <text:p text:style-name="Text_20_body"><text:a xlink:type="simple" xlink:href="http://kurkino.mos.ru" office:name=""><text:span text:style-name="Definition">Управа района Кур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8:35:20Z</meta:creation-date>
    <dc:date>2023-05-18T08:35:20Z</dc:date>
  </office:meta>
</office:document-meta>
</file>