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тановление-от-2-июня-2009-года-n-513-пп-об-антикоррупционной-экспертизе-проектов-правовых-актов-органов-и-должностных-лиц-исполнительной-власти-города-москвы"/>ПОСТАНОВЛЕНИЕ от 2 июня 2009 года N 513-ПП Об антикоррупционной экспертизе проектов правовых актов органов и должностных лиц исполнительной власти города Москвы<text:bookmark-end text:name="постановление-от-2-июня-2009-года-n-513-пп-об-антикоррупционной-экспертизе-проектов-правовых-актов-органов-и-должностных-лиц-исполнительной-власти-города-москвы"/></text:h>
      <text:p text:style-name="First_20_paragraph">10.07.2014</text:p>
      <text:p text:style-name="Text_20_body"><text:line-break/></text:p>
      <text:p text:style-name="Text_20_body">Адрес страницы: <text:a xlink:type="simple" xlink:href="http://kurkino.mos.ru/anti-corruption/anti-corruption-expertise/detail/1117951.html" office:name=""><text:span text:style-name="Definition">http://kurkino.mos.ru/anti-corruption/anti-corruption-expertise/detail/1117951.html</text:span></text:a></text:p>
      <text:p text:style-name="Text_20_body"><text:a xlink:type="simple" xlink:href="http://kurkino.mos.ru" office:name=""><text:span text:style-name="Definition">Управа района Кур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35:34Z</meta:creation-date>
    <dc:date>2023-05-18T08:35:34Z</dc:date>
  </office:meta>
</office:document-meta>
</file>